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24726" officeooo:paragraph-rsid="00124726"/>
    </style:style>
    <style:style style:name="P2" style:family="paragraph" style:parent-style-name="Standard">
      <style:text-properties officeooo:rsid="0012d74f" officeooo:paragraph-rsid="0012d74f"/>
    </style:style>
    <style:style style:name="P3" style:family="paragraph" style:parent-style-name="Standard">
      <style:text-properties officeooo:rsid="00147deb" officeooo:paragraph-rsid="00147deb"/>
    </style:style>
    <style:style style:name="P4" style:family="paragraph" style:parent-style-name="Standard">
      <style:text-properties officeooo:rsid="00130dab" officeooo:paragraph-rsid="00130dab"/>
    </style:style>
    <style:style style:name="P5" style:family="paragraph" style:parent-style-name="Standard">
      <style:text-properties officeooo:rsid="00185a66" officeooo:paragraph-rsid="00185a66"/>
    </style:style>
    <style:style style:name="P6" style:family="paragraph" style:parent-style-name="Standard">
      <style:text-properties officeooo:rsid="0019995d" officeooo:paragraph-rsid="0019995d"/>
    </style:style>
    <style:style style:name="P7" style:family="paragraph" style:parent-style-name="Standard">
      <style:text-properties officeooo:rsid="00147deb" officeooo:paragraph-rsid="00185a66"/>
    </style:style>
    <style:style style:name="P8" style:family="paragraph" style:parent-style-name="Standard">
      <style:text-properties officeooo:rsid="0014b40e" officeooo:paragraph-rsid="0014b40e"/>
    </style:style>
    <style:style style:name="P9" style:family="paragraph" style:parent-style-name="Standard">
      <style:text-properties officeooo:rsid="0014b40e" officeooo:paragraph-rsid="0019995d"/>
    </style:style>
    <style:style style:name="T1" style:family="text">
      <style:text-properties officeooo:rsid="001a6888"/>
    </style:style>
    <style:style style:name="T2" style:family="text">
      <style:text-properties officeooo:rsid="00147deb"/>
    </style:style>
    <style:style style:name="T3" style:family="text">
      <style:text-properties officeooo:rsid="00185a66"/>
    </style:style>
    <style:style style:name="T4" style:family="text">
      <style:text-properties officeooo:rsid="0014b40e"/>
    </style:style>
    <style:style style:name="T5" style:family="text">
      <style:text-properties officeooo:rsid="0015acc7"/>
    </style:style>
    <style:style style:name="T6" style:family="text">
      <style:text-properties officeooo:rsid="0019995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Herbstausfahrt 2026.</text:p>
      <text:p text:style-name="P1"/>
      <text:p text:style-name="P1">Wir planen vom 17. – 18. Oktober eine Ausfahrt nach Reims – Bazancourt.</text:p>
      <text:p text:style-name="P2">Bazancourt ist die Partnerstadt von Gersheim und liegt etwa 5 km entfernt</text:p>
      <text:p text:style-name="P2">von Reims <text:span text:style-name="T1">in der </text:span><text:s/>Ch<text:span text:style-name="T2">a</text:span>mpagne.</text:p>
      <text:p text:style-name="P2">In Reims ist neben einer gro<text:span text:style-name="T2">ß</text:span>en Kathedrale auch ein Auto – Motorradmuseum.</text:p>
      <text:p text:style-name="P3"/>
      <text:p text:style-name="P2">Das Programm wird von unserer Partnergemeinde zusammen gestellt.</text:p>
      <text:p text:style-name="P2">Die einfach Entfernung betägt ca. 310 Km.</text:p>
      <text:p text:style-name="P2">Am 17.10. um 8 Uhr gibt es im Kulturhaus in Gersheim ein Frühstück .</text:p>
      <text:p text:style-name="P2">Gegen 9 Uhr fahren wir dann los nach Bazancourt – <text:span text:style-name="T3">Reims.</text:span></text:p>
      <text:p text:style-name="P4">Die Fahrt wird ca 4 – 5 Stunden dauern. Nach der Ankunft übernimmt die Partnergemeinde</text:p>
      <text:p text:style-name="P4">das Programm, das noch ausführlich erläutert wird.</text:p>
      <text:p text:style-name="P4">Am 18.10 ist die Rückfahrt geplant, die wir auch auf den 19. 10 ( Montag) erweitern können.</text:p>
      <text:p text:style-name="P4"/>
      <text:p text:style-name="P5">Es ist ein <text:span text:style-name="T1">auch </text:span>Oldtimer Treffen am Museum und der Besuch einer Champagnerkellerei geplant.</text:p>
      <text:p text:style-name="P6"/>
      <text:p text:style-name="P6"/>
      <text:p text:style-name="P6">Die Anmeldung für die Fahrt bitte Zeitnah vornehmen, da wir uns um die Umwelt Plakette von Reims für unsere Teilnehmer kümmern.</text:p>
      <text:p text:style-name="P4"/>
      <text:p text:style-name="P4">Voraussichtliche Kosten mit einer Übernachtung li<text:span text:style-name="T2">e</text:span>gen bei ca. <text:span text:style-name="T2">300.- € pro Team .</text:span></text:p>
      <text:p text:style-name="P5">Bei 2 Übernachtungen mit Frühstück und Abendessen ca. 400.- € <text:s/>im DZ.</text:p>
      <text:p text:style-name="P7"/>
      <text:p text:style-name="P3">Wir haben eine Förderung bei der Deutsch – <text:span text:style-name="T4">F</text:span>ranzösi<text:span text:style-name="T5">s</text:span>chen <text:span text:style-name="T5">Z</text:span>usammenarbeit gestellt.</text:p>
      <text:p text:style-name="P3">Wir brauchen mindestens 10 Teams, 20 wären natürlich besser.</text:p>
      <text:p text:style-name="P3"/>
      <text:p text:style-name="P8">Das wird bestimmt eine tolle Fahrt, bei der wir interessante Kontakte knüpfen können.</text:p>
      <text:p text:style-name="P9">Alles weitere folgt, <text:span text:style-name="T1">wir </text:span><text:span text:style-name="T6">bemühen uns.</text:span></text:p>
      <text:p text:style-name="P8"/>
      <text:p text:style-name="P8">Gruß: Georg Wittenmeier</text:p>
      <text:p text:style-name="P3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0T14:35:55.474452300</meta:creation-date>
    <dc:date>2026-08-17T13:16:44.324130500</dc:date>
    <meta:editing-duration>PT38M21S</meta:editing-duration>
    <meta:editing-cycles>6</meta:editing-cycles>
    <meta:generator>LibreOffice/26.2.1.2$Windows_X86_64 LibreOffice_project/620$Build-2</meta:generator>
    <meta:document-statistic meta:table-count="0" meta:image-count="0" meta:object-count="0" meta:page-count="1" meta:paragraph-count="21" meta:word-count="219" meta:character-count="1375" meta:non-whitespace-character-count="1169"/>
  </office:meta>
</office:document-meta>
</file>